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1666in" fo:line-height="115%"/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P4" style:parent-style-name="清單段落" style:list-style-name="LFO1" style:family="paragraph">
      <style:paragraph-properties fo:line-height="115%" fo:margin-left="0in" fo:text-indent="0in">
        <style:tab-stops/>
      </style:paragraph-properties>
      <style:text-properties style:font-name="Times New Roman" style:font-name-asian="標楷體" style:font-name-complex="Times New Roman"/>
    </style:style>
    <style:style style:name="P5" style:parent-style-name="清單段落" style:list-style-name="LFO1" style:family="paragraph">
      <style:paragraph-properties fo:line-height="115%" fo:margin-left="0.3333in">
        <style:tab-stops/>
      </style:paragraph-properties>
      <style:text-properties style:font-name="Times New Roman" style:font-name-asian="標楷體" style:font-name-complex="Times New Roman"/>
    </style:style>
    <style:style style:name="P6" style:parent-style-name="內文" style:family="paragraph">
      <style:paragraph-properties fo:text-align="justify" fo:line-height="115%"/>
      <style:text-properties style:font-name="Times New Roman" style:font-name-asian="標楷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7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8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9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10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11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12" style:parent-style-name="內文" style:family="paragraph">
      <style:paragraph-properties fo:text-align="justify" fo:line-height="115%" fo:margin-left="0.5in" fo:margin-right="0.5in">
        <style:tab-stops/>
      </style:paragraph-properties>
      <style:text-properties style:font-name="Times New Roman" style:font-name-asian="標楷體" style:font-name-complex="Times New Roman" fo:font-style="italic" style:font-style-asian="italic" style:font-style-complex="italic" style:letter-kerning="false" style:font-size-complex="12pt"/>
    </style:style>
    <style:style style:name="P13" style:parent-style-name="內文" style:family="paragraph">
      <style:paragraph-properties fo:text-align="justify" fo:line-height="115%" fo:margin-left="0.5in" fo:margin-right="0.5in" fo:text-indent="0.3333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P14" style:parent-style-name="清單段落" style:family="paragraph">
      <style:paragraph-properties fo:text-align="justify" fo:line-height="115%" fo:margin-left="0.0833in" fo:text-indent="0.3333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15" style:parent-style-name="清單段落" style:family="paragraph">
      <style:paragraph-properties fo:text-align="justify" fo:margin-top="0.1666in" fo:line-height="115%" fo:margin-left="0.0833in" fo:text-indent="0.3333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16" style:parent-style-name="清單段落" style:family="paragraph">
      <style:paragraph-properties fo:text-align="justify" fo:margin-top="0.1666in" fo:line-height="115%" fo:margin-left="0.0833in" fo:text-indent="0.3333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17" style:parent-style-name="清單段落" style:family="paragraph">
      <style:paragraph-properties fo:text-align="justify" fo:margin-top="0.1666in" fo:line-height="115%" fo:margin-left="0.0833in" fo:text-indent="0.3333in">
        <style:tab-stops/>
      </style:paragraph-properties>
      <style:text-properties style:font-name="Times New Roman" style:font-name-asian="標楷體" style:font-name-complex="Times New Roman" style:letter-kerning="false" style:font-size-complex="12pt"/>
    </style:style>
    <style:style style:name="P18" style:parent-style-name="清單段落" style:list-style-name="LFO18" style:family="paragraph">
      <style:paragraph-properties fo:text-align="justify" fo:margin-top="0.1666in" fo:line-height="115%" fo:margin-left="0.4166in">
        <style:tab-stops/>
      </style:paragraph-properties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31" style:parent-style-name="清單段落" style:list-style-name="LFO18" style:family="paragraph">
      <style:paragraph-properties fo:text-align="justify" fo:line-height="115%" fo:margin-left="0.4166in">
        <style:tab-stops/>
      </style:paragraph-properties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T3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4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3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43" style:parent-style-name="清單段落" style:list-style-name="LFO18" style:family="paragraph">
      <style:paragraph-properties fo:text-align="justify" fo:line-height="115%" fo:margin-left="0.4166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T45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4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54" style:parent-style-name="清單段落" style:list-style-name="LFO18" style:family="paragraph">
      <style:paragraph-properties fo:text-align="justify" fo:line-height="115%" fo:margin-left="0.4166in">
        <style:tab-stops/>
      </style:paragraph-properties>
    </style:style>
    <style:style style:name="T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T5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7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64" style:parent-style-name="清單段落" style:list-style-name="LFO18" style:family="paragraph">
      <style:paragraph-properties fo:text-align="justify" fo:line-height="115%" fo:margin-left="0.4166in">
        <style:tab-stops/>
      </style:paragraph-properties>
    </style:style>
    <style:style style:name="T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false" style:font-size-complex="12pt"/>
    </style:style>
    <style:style style:name="T66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P67" style:parent-style-name="清單段落" style:family="paragraph">
      <style:paragraph-properties fo:text-align="justify" fo:margin-top="0.1666in" fo:line-height="115%" fo:margin-left="0.0833in" fo:text-indent="0.3333in">
        <style:tab-stops/>
      </style:paragraph-properties>
    </style:style>
    <style:style style:name="T68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0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1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2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  <style:style style:name="T73" style:parent-style-name="預設段落字型" style:family="text">
      <style:text-properties style:font-name="Times New Roman" style:font-name-asian="標楷體" style:font-name-complex="Times New Roman" style:letter-kerning="false" style:font-size-complex="12pt"/>
    </style:style>
  </office:automatic-styles>
  <office:body>
    <office:text text:use-soft-page-breaks="true">
      <text:p text:style-name="P1">【我有話要說】延伸學習文章</text:p>
      <text:list text:style-name="LFO1" text:continue-numbering="true">
        <text:list-item>
          <text:p text:style-name="P4">教學對象：國小3至4年級</text:p>
        </text:list-item>
        <text:list-item>
          <text:p text:style-name="P5">主題：社會參與與言論自由</text:p>
        </text:list-item>
      </text:list>
      <text:p text:style-name="P6">延伸閱讀：</text:p>
      <text:p text:style-name="P7">有一天，小華很開心在班上的聊天群組裡分享一段摺紙教學影片，還說：「這個超好玩！大家可以一起試試看！」</text:p>
      <text:p text:style-name="P8">沒想到小明看完只回了一句：「這很無聊。」</text:p>
      <text:p text:style-name="P9">群組裡突然安靜了下來。</text:p>
      <text:p text:style-name="P10">本來還想分享畫畫作品的小美，把照片收了起來；想分享笑話的小安，也默默不說話了。</text:p>
      <text:p text:style-name="P11">小華看著小明的留言，心裡很難過，想著：「原來大家覺得我分享的東西不好玩。」</text:p>
      <text:p text:style-name="P12">從那天開始，群組裡變得安安靜靜，再也沒有人敢分享有趣的事情了。</text:p>
      <text:p text:style-name="P13"/>
      <text:p text:style-name="P14">看完上面的故事，你有沒有什麼感覺或想法呢？</text:p>
      <text:p text:style-name="P15">每一個人都可以參與網路，我們可以用搜尋引擎（如Google、Yahoo!）查詢新知識與蒐集資料，也可以用社群媒體（如Facebook、IG、Threads）跟好朋友聊天與分享生活，甚至可以透過網路購物平臺購買日常生活中要用到的東西！</text:p>
      <text:p text:style-name="P16">網路也提供了開放的空間，讓我們可以盡情發表意見與想法，還能分享新知、個人趣事，以及上傳照片與影片。不過，雖然網路上的言論自由受到法律保障，我們還是要具備是非判斷的能力，知道什麼話會讓人開心，什麼話會讓人難過，並且理解並遵守社會道德規範，才能守護網路的友善與安全。</text:p>
      <text:p text:style-name="P17">在按下發文或分享之前，不妨先停一下，問問自己三個問題：「這是真的嗎？一定要現在說嗎？如果別人這樣說我，我會怎樣？」網路雖然是虛擬空間，但你的每一句話都會被真實的人看見、感受，甚至被保存與轉傳。因此，發言不只是「說出想法」，更是展現你是否懂得尊重、負責與思考的能力。以下是在網路上正確發言的小訣竅：</text:p>
      <text:list text:style-name="LFO18" text:continue-numbering="true">
        <text:list-item>
          <text:p text:style-name="P18"><text:span text:style-name="T19">保持禮貌</text:span><text:span text:style-name="T20">：</text:span><text:span text:style-name="T21">不管是在社群平臺上留言，或是在線上聊天室發言</text:span><text:span text:style-name="T22">，</text:span><text:span text:style-name="T23">都</text:span><text:span text:style-name="T24">不</text:span><text:span text:style-name="T25">能</text:span><text:span text:style-name="T26">使用</text:span><text:span text:style-name="T27">令人看了會生氣</text:span><text:span text:style-name="T28">或讓人不舒服的句子。</text:span><text:span text:style-name="T29">就像是在教室講話的時候，也不能隨便罵人或打斷他人說話</text:span><text:span text:style-name="T30">。</text:span></text:p>
        </text:list-item>
        <text:list-item>
          <text:p text:style-name="P31"><text:span text:style-name="T32">多鼓勵、少批評</text:span><text:span text:style-name="T33">：與他人進行線上討論</text:span><text:span text:style-name="T34">或</text:span><text:span text:style-name="T35">溝通時</text:span><text:span text:style-name="T36">，</text:span><text:span text:style-name="T37">多給予稱讚、肯定和支持</text:span><text:span text:style-name="T38">，</text:span><text:span text:style-name="T39">減少批評和毫無意義的言詞</text:span><text:span text:style-name="T40">。</text:span><text:span text:style-name="T41">不要針對個人進行攻擊、說酸言酸語，每個人都有責任維護友善的網路環境</text:span><text:span text:style-name="T42">。</text:span></text:p>
        </text:list-item>
        <text:list-item>
          <text:p text:style-name="P43"><text:span text:style-name="T44">發文主題要明確</text:span><text:span text:style-name="T45">：</text:span><text:span text:style-name="T46">在留言版發表文章時</text:span><text:span text:style-name="T47">，</text:span><text:span text:style-name="T48">標題和內容都要寫清楚，讓讀者能快速明白你想表達什麼，也能讓</text:span><text:span text:style-name="T49">看的人</text:span><text:span text:style-name="T50">自行</text:span><text:span text:style-name="T51">選擇是否</text:span><text:span text:style-name="T52">要</text:span><text:span text:style-name="T53">閱讀。</text:span></text:p>
        </text:list-item>
        <text:list-item>
          <text:p text:style-name="P54"><text:span text:style-name="T55">發文前先檢查是否重複</text:span><text:span text:style-name="T56">：</text:span><text:span text:style-name="T57">發表文章前先</text:span><text:span text:style-name="T58">暫</text:span><text:span text:style-name="T59">停</text:span><text:span text:style-name="T60">一下，</text:span><text:span text:style-name="T61">看看之前是否有人發表過同樣的內容</text:span><text:span text:style-name="T62">，</text:span><text:span text:style-name="T63">避免出現重複的訊息。</text:span></text:p>
        </text:list-item>
        <text:list-item>
          <text:p text:style-name="P64"><text:span text:style-name="T65">尊重與自己不同的意見</text:span><text:span text:style-name="T66">：每個人看事情的角度不同，如果別人的想法跟你不一樣，可以試著先聽聽看對方的理由，不要急著否定或生氣。</text:span></text:p>
        </text:list-item>
      </text:list>
      <text:p text:style-name="P67"><text:span text:style-name="T68">只要</text:span><text:span text:style-name="T69">遵守網路發言的小訣竅，</text:span><text:span text:style-name="T70">每個人都願意</text:span><text:span text:style-name="T71">尊重他人、</text:span><text:span text:style-name="T72">理性溝通，網路就會成為促進理解、累積善意、連結彼此的公共空間。</text:span><text:span text:style-name="T73">我們在鍵盤上敲下的每一個字，都在決定網路世界的模樣是善良還是充滿爭吵。所以，就讓我們一起努力，讓網路世界成為充滿尊重與正面影響力的地方吧！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Jung</dc:creator>
    <meta:creation-date>2026-07-29T09:04:00Z</meta:creation-date>
    <dc:date>2026-07-29T09:04:00Z</dc:date>
    <meta:template xlink:href="Normal.dotm" xlink:type="simple"/>
    <meta:editing-cycles>2</meta:editing-cycles>
    <meta:editing-duration>PT60S</meta:editing-duration>
    <meta:document-statistic meta:page-count="2" meta:paragraph-count="2" meta:word-count="166" meta:character-count="1116" meta:row-count="7" meta:non-whitespace-character-count="952"/>
  </office:meta>
</office:document-meta>
</file>